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Arial" fo:font-weight="bold" style:font-weight-asian="bold" style:font-name-complex="Arial"/>
    </style:style>
    <style:style style:name="P2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3" style:family="paragraph" style:parent-style-name="Standard">
      <style:paragraph-properties fo:text-align="justify" style:justify-single-word="false"/>
      <style:text-properties fo:text-transform="uppercase" style:font-name="Arial" style:font-name-complex="Arial"/>
    </style:style>
    <style:style style:name="P4" style:family="paragraph" style:parent-style-name="Standard">
      <style:paragraph-properties fo:line-height="150%"/>
      <style:text-properties style:font-name="Arial" fo:font-weight="bold" style:font-weight-asian="bold" style:font-name-complex="Arial"/>
    </style:style>
    <style:style style:name="P5" style:family="paragraph" style:parent-style-name="Standard">
      <style:paragraph-properties fo:line-height="150%" fo:text-align="justify" style:justify-single-word="false"/>
      <style:text-properties style:font-name="Arial"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D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4"/>
      <text:p text:style-name="P5">Il/i sottoscritto/i …………………………………………………………………………………., nato/i a ………………….., il ……………. e residenti in ………………………………………., Via……………………………………………………………………………………..., n…………, C.F…………………………………………….., in qualità di ………………………………………</text:p>
      <text:p text:style-name="P5">…………………………………………………per/dell’immobile proposto,ai fini del presente avviso indica quale ipotetico prezzo di vendita l’importo di €…………………………(euro………………………………………...……………) IVA ESCLUSA.</text:p>
      <text:p text:style-name="P5"/>
      <text:p text:style-name="P2"/>
      <text:p text:style-name="P2"/>
      <text:p text:style-name="P2"/>
      <text:p text:style-name="P2"/>
      <text:p text:style-name="P2"/>
      <text:p text:style-name="P2">LUOGO E DATA <text:tab/><text:tab/><text:tab/><text:tab/><text:tab/><text:tab/><text:tab/><text:tab/>FIRMA LEGGIBILE</text:p>
      <text:p text:style-name="P2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LLEGATO D</dc:title>
    <dc:subject/>
    <meta:keyword/>
    <meta:initial-creator>atarantino</meta:initial-creator>
    <meta:creation-date>2026-03-03T16:11:00</meta:creation-date>
    <dc:date>2026-06-19T09:22:10.479000000</dc:date>
    <meta:editing-cycles>4</meta:editing-cycles>
    <meta:editing-duration>PT2M32S</meta:editing-duration>
    <meta:generator>LibreOffice/7.4.3.2$Windows_X86_64 LibreOffice_project/1048a8393ae2eeec98dff31b5c133c5f1d08b890</meta:generator>
    <meta:document-statistic meta:table-count="0" meta:image-count="0" meta:object-count="0" meta:page-count="1" meta:paragraph-count="4" meta:word-count="43" meta:character-count="444" meta:non-whitespace-character-count="397"/>
  </office:meta>
</office:document-meta>
</file>