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6.962cm" fo:margin-left="-0.208cm" table:align="left" style:writing-mode="lr-tb"/>
    </style:style>
    <style:style style:name="Tabella1.A" style:family="table-column">
      <style:table-column-properties style:column-width="16.962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4" style:family="table-row">
      <style:table-row-properties style:min-row-height="6.59cm" fo:keep-together="auto"/>
    </style:style>
    <style:style style:name="P1" style:family="paragraph" style:parent-style-name="Standard">
      <style:text-properties style:font-name="Arial" fo:font-weight="bold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3" style:family="paragraph" style:parent-style-name="Standard">
      <style:text-properties style:font-name="Arial" style:font-name-complex="Arial"/>
    </style:style>
    <style:style style:name="P4" style:family="paragraph" style:parent-style-name="Standard" style:list-style-name="WW8Num1">
      <style:text-properties style:font-name="Arial" style:font-name-complex="Arial"/>
    </style:style>
    <style:style style:name="P5" style:family="paragraph" style:parent-style-name="Standard" style:list-style-name="WW8Num1">
      <style:paragraph-properties fo:text-align="justify" style:justify-single-word="false"/>
      <style:text-properties style:font-name="Arial" style:font-name-complex="Arial"/>
    </style:style>
    <style:style style:name="P6" style:family="paragraph" style:parent-style-name="Standard">
      <style:paragraph-properties fo:margin-left="0.635cm" fo:margin-right="0cm"/>
      <style:text-properties style:font-name="Arial" style:font-name-complex="Arial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C</text:p>
      <text:p text:style-name="P1"/>
      <text:p text:style-name="P2">RELAZIONE TECNICO-DESCRITTIVA DELL’IMMOBILE(*)</text:p>
      <text:p text:style-name="P2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Standard"><text:span text:style-name="T1">UBICAZIONE:</text:span><text:span text:style-name="T1"/></text:p>
            <text:p text:style-name="P3"/>
            <text:p text:style-name="P3"><text:s text:c="30"/></text:p>
          </table:table-cell>
        </table:table-row>
        <table:table-row table:style-name="Tabella1.1">
          <table:table-cell table:style-name="Tabella1.A1" office:value-type="string">
            <text:p text:style-name="Standard"><text:span text:style-name="T1">IDENTIFICATIVI CATASTALI:</text:span><text:span text:style-name="T1"/></text:p>
            <text:p text:style-name="P3"/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Standard"><text:span text:style-name="T1">STATO: LIBERO/OCCUPATO (*)</text:span><text:span text:style-name="T1"/></text:p>
            <text:p text:style-name="P3"/>
            <text:p text:style-name="P3"/>
          </table:table-cell>
        </table:table-row>
        <table:table-row table:style-name="Tabella1.4">
          <table:table-cell table:style-name="Tabella1.A1" office:value-type="string">
            <text:p text:style-name="P3">BREVE DESCRIZIONE DELL’IMMOBILE</text:p>
            <text:p text:style-name="P3"/>
          </table:table-cell>
        </table:table-row>
      </table:table>
      <text:p text:style-name="P1"/>
      <text:p text:style-name="P1"/>
      <text:p text:style-name="Standard"><text:span text:style-name="T2">* </text:span><text:span text:style-name="T1">N.B.: da intendersi stato di occupazione al momento della presentazione della domanda di partecipazione.</text:span></text:p>
      <text:p text:style-name="P3"/>
      <text:p text:style-name="P3"/>
      <text:p text:style-name="P3">ALLEGATI OBBLIGATORI</text:p>
      <text:p text:style-name="P3"/>
      <text:list text:style-name="WW8Num1">
        <text:list-item>
          <text:p text:style-name="P4" loext:marker-style-name="T1">Fotografie</text:p>
        </text:list-item>
      </text:list>
      <text:p text:style-name="P3"/>
      <text:list text:continue-numbering="true" text:style-name="WW8Num1">
        <text:list-item>
          <text:p text:style-name="P4" loext:marker-style-name="T1">Localizzazione su mappa con evidenza dell’immobile/i proposto/i<text:span text:style-name="T1"/></text:p>
        </text:list-item>
      </text:list>
      <text:p text:style-name="P3"/>
      <text:list text:continue-numbering="true" text:style-name="WW8Num1">
        <text:list-item>
          <text:p text:style-name="P5" loext:marker-style-name="T1">Relazione tecnico descrittiva dell’immobile con specifiche riguardo alle caratteristiche strutturali ed alla dotazione impiantistica presente, o da realizzare, in base ai requisiti richiesti nell’avviso di indagine. <text:span text:style-name="T1"/></text:p>
        </text:list-item>
      </text:list>
      <text:p text:style-name="P3"/>
      <text:list text:continue-numbering="true" text:style-name="WW8Num1">
        <text:list-item>
          <text:p text:style-name="P4" loext:marker-style-name="T1">Planimetria in scala adeguata, con indicazione degli accessi, eventuali parcheggi di pertinenza, piante, sezioni e prospetti in scala 1: 100 </text:p>
        </text:list-item>
      </text:list>
      <text:p text:style-name="P3"/>
      <text:p text:style-name="P6"/>
      <text:p text:style-name="P6"/>
      <text:p text:style-name="P6">LUOGO E DATA <text:s text:c="66"/>FIRMA 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Car._20_predefinito_20_paragrafo" style:display-name="Car. predefinito paragrafo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._20_predefinito_20_paragrafo1" style:display-name="Car. predefinito paragrafo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ALLEGATO C</dc:title>
    <dc:subject/>
    <meta:keyword/>
    <meta:initial-creator>atarantino</meta:initial-creator>
    <meta:creation-date>2020-12-12T13:43:00</meta:creation-date>
    <dc:creator>Utente</dc:creator>
    <dc:date>2020-12-12T13:43:00</dc:date>
    <meta:print-date>2017-05-17T15:12:00</meta:print-date>
    <meta:editing-cycles>2</meta:editing-cycles>
    <meta:document-statistic meta:table-count="1" meta:image-count="0" meta:object-count="0" meta:page-count="1" meta:paragraph-count="14" meta:word-count="93" meta:character-count="829" meta:non-whitespace-character-count="653"/>
    <meta:generator>LibreOffice/25.8.5.2$Windows_X86_64 LibreOffice_project/9c8b85f387cc00a89945a79c9e6239f32e450ac2</meta:generator>
  </office:meta>
</office:document-meta>
</file>